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Helvetica" svg:font-family="Helvetic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-Roman" svg:font-family="Times-Roman" style:font-family-generic="roman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style:font-name="Helvetica" fo:font-size="12pt" style:font-size-asian="12pt" style:font-size-complex="15pt"/>
    </style:style>
    <style:style style:name="P2" style:family="paragraph" style:parent-style-name="Standard">
      <style:paragraph-properties fo:text-align="start" style:justify-single-word="false"/>
      <style:text-properties style:font-name="Times New Roman" fo:font-size="15pt" style:font-size-asian="15pt"/>
    </style:style>
    <style:style style:name="P3" style:family="paragraph" style:parent-style-name="Standard">
      <style:paragraph-properties fo:text-align="start" style:justify-single-word="false"/>
      <style:text-properties style:font-name="Times New Roman" fo:font-size="15pt" style:font-size-asian="15pt" style:font-size-complex="15pt"/>
    </style:style>
    <style:style style:name="P4" style:family="paragraph" style:parent-style-name="Standard">
      <style:paragraph-properties fo:text-align="start" style:justify-single-word="false"/>
      <style:text-properties style:font-name="Times New Roman" fo:font-size="15pt" officeooo:paragraph-rsid="0043bbad" style:font-size-asian="15pt" style:font-size-complex="15pt"/>
    </style:style>
    <style:style style:name="P5" style:family="paragraph" style:parent-style-name="Standard">
      <style:paragraph-properties fo:text-align="start" style:justify-single-word="false"/>
      <style:text-properties style:font-name="Times New Roman" fo:font-size="15pt" officeooo:rsid="001776a1" style:font-size-asian="15pt" style:font-size-complex="15pt"/>
    </style:style>
    <style:style style:name="P6" style:family="paragraph" style:parent-style-name="Standard">
      <style:paragraph-properties fo:text-align="justify" style:justify-single-word="false"/>
      <style:text-properties style:font-name="Times New Roman" fo:font-size="15pt" style:font-size-asian="15pt" style:font-size-complex="15pt"/>
    </style:style>
    <style:style style:name="P7" style:family="paragraph" style:parent-style-name="Standard">
      <style:paragraph-properties fo:text-align="justify" style:justify-single-word="false"/>
      <style:text-properties style:font-name="Times New Roman" fo:font-size="15pt" fo:font-weight="normal" style:font-size-asian="15pt" style:font-weight-asian="normal" style:font-size-complex="15pt" style:font-weight-complex="normal"/>
    </style:style>
    <style:style style:name="P8" style:family="paragraph" style:parent-style-name="Standard">
      <style:paragraph-properties fo:text-align="justify" style:justify-single-word="false"/>
      <style:text-properties style:font-name="Times New Roman" fo:font-size="15pt" fo:font-weight="normal" officeooo:paragraph-rsid="0049e0c0" style:font-size-asian="15pt" style:font-weight-asian="normal" style:font-size-complex="15pt" style:font-weight-complex="normal"/>
    </style:style>
    <style:style style:name="P9" style:family="paragraph" style:parent-style-name="Standard">
      <style:paragraph-properties fo:text-align="justify" style:justify-single-word="false"/>
      <style:text-properties style:font-name="Times New Roman" fo:font-size="15pt" fo:font-weight="normal" officeooo:rsid="0049766c" officeooo:paragraph-rsid="0049766c" style:font-size-asian="15pt" style:font-weight-asian="normal" style:font-size-complex="15pt" style:font-weight-complex="normal"/>
    </style:style>
    <style:style style:name="T1" style:family="text">
      <style:text-properties officeooo:rsid="00202f08"/>
    </style:style>
    <style:style style:name="T2" style:family="text">
      <style:text-properties officeooo:rsid="001776a1"/>
    </style:style>
    <style:style style:name="T3" style:family="text">
      <style:text-properties officeooo:rsid="002684df"/>
    </style:style>
    <style:style style:name="T4" style:family="text">
      <style:text-properties officeooo:rsid="002684df" loext:padding="0cm" loext:border="none"/>
    </style:style>
    <style:style style:name="T5" style:family="text">
      <style:text-properties officeooo:rsid="002d90a1"/>
    </style:style>
    <style:style style:name="T6" style:family="text">
      <style:text-properties officeooo:rsid="0032958b"/>
    </style:style>
    <style:style style:name="T7" style:family="text">
      <style:text-properties officeooo:rsid="0033d5f3"/>
    </style:style>
    <style:style style:name="T8" style:family="text">
      <style:text-properties officeooo:rsid="0043bbad"/>
    </style:style>
    <style:style style:name="T9" style:family="text">
      <style:text-properties officeooo:rsid="0049766c"/>
    </style:style>
    <style:style style:name="T10" style:family="text">
      <style:text-properties fo:font-weight="normal" style:font-weight-asian="normal" style:font-weight-complex="normal"/>
    </style:style>
    <style:style style:name="T11" style:family="text">
      <style:text-properties fo:font-weight="normal" officeooo:rsid="004bd8df" style:font-weight-asian="normal" style:font-weight-complex="normal"/>
    </style:style>
    <style:style style:name="T12" style:family="text">
      <style:text-properties officeooo:rsid="0049e0c0"/>
    </style:style>
    <style:style style:name="T13" style:family="text">
      <style:text-properties officeooo:rsid="004ac30a"/>
    </style:style>
    <style:style style:name="T14" style:family="text">
      <style:text-properties officeooo:rsid="004bd8df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/>
      <text:p text:style-name="P3">ISTITUTO: Is<text:span text:style-name="T1">tituto di </text:span>I<text:span text:style-name="T1">struzione Secondaria “</text:span>GALILEI-ARTIGLIO”</text:p>
      <text:p text:style-name="P3">Istituto Tecnico-<text:span text:style-name="T1">T</text:span>rasporli e Logistica</text:p>
      <text:p text:style-name="P3"/>
      <text:p text:style-name="P4">Programma di <text:span text:style-name="T6">Scienze </text:span><text:span text:style-name="T8">Integrate-Chimica</text:span><text:span text:style-name="T4"> </text:span>a.s. 20<text:span text:style-name="T2">22</text:span>/202<text:span text:style-name="T2">3 </text:span>Classe: <text:span text:style-name="T3">1 </text:span><text:span text:style-name="T5">C</text:span></text:p>
      <text:p text:style-name="P3">Docente: Prof. <text:span text:style-name="T2">Romualdo Sciorio</text:span></text:p>
      <text:p text:style-name="P5"/>
      <text:p text:style-name="P3">Testo: <text:span text:style-name="T8">Chimica</text:span><text:span text:style-name="T6"> “C</text:span><text:span text:style-name="T8">oncetti e Applicazioni</text:span><text:span text:style-name="T6">”</text:span><text:span text:style-name="T3">. </text:span><text:span text:style-name="T8">Paolo Pistara’</text:span><text:span text:style-name="T3">. </text:span><text:span text:style-name="T8">Atlas</text:span><text:span text:style-name="T3">.</text:span></text:p>
      <text:p text:style-name="P3"/>
      <text:p text:style-name="P7"/>
      <text:p text:style-name="P9">Introduzione alla chimica. Il Sistema Internazionale di Unità di misura. La notazione scientifica. Definizione di massa e peso. Volume e densità. Temperatura e calore.</text:p>
      <text:p text:style-name="P9"/>
      <text:p text:style-name="P8"><text:span text:style-name="T7">L</text:span>e trasformazioni fisiche della materia. <text:span text:style-name="T9">Le sostanze pure. </text:span>Sistemi omogenei ed eterogenei. <text:span text:style-name="T9">La concentrazione di una soluzione, generalità sulle soluzioni. </text:span><text:span text:style-name="T12">C</text:span>lassificazione ed esempi, concentrazione e sue unità di misura. <text:span text:style-name="T12">C</text:span>oncentrazioni sature, solubilità e corpo di fondo <text:span text:style-name="T9">problemi di calcolo sulle soluzioni e la loro concentrazione.</text:span></text:p>
      <text:p text:style-name="P8"/>
      <text:p text:style-name="P8"><text:span text:style-name="T9">D</text:span>efinizione di materia e sua classificazione. <text:span text:style-name="T12">D</text:span>istinzione tra sostanza pura e miscuglio. <text:span text:style-name="T12">D</text:span>istinzione tra elemento e composto. <text:span text:style-name="T12">D</text:span>efinizione di passaggio di stato. <text:span text:style-name="T9">Fusione e solidifcazione. Evaporazione, ebollizione e condensazione. Sublimazione. Separazione delle miscele in sostanze </text:span><text:span text:style-name="T12">pure. Filtrazione, centrifugazione, distillazione, cristallizzazione. Cenni su cromatografia.</text:span></text:p>
      <text:p text:style-name="P7"/>
      <text:p text:style-name="P7">Le trasformazioni chimiche della materia. Sostanze pure: Elementi e composti. <text:span text:style-name="T14">Reazioni </text:span>chimiche. <text:span text:style-name="T13">D</text:span>istinzione tra trasformazioni fisiche e chimiche. <text:span text:style-name="T13">La tavola periodica. Cenni sulla teoria atomica. </text:span>Le leggi ponderali. Lavoisier e la conservazione della massa. <text:span text:style-name="T13">Legge della c</text:span>ompo<text:span text:style-name="T13">sizione</text:span> <text:span text:style-name="T13">e </text:span>di Proust. <text:span text:style-name="T13">Dalton e la legge delle proporzioni multiple.</text:span></text:p>
      <text:p text:style-name="P7"/>
      <text:p text:style-name="P7">Struttura dell’atomo. Modello classico. Prime teorie sulla struttura della materia. Particelle subatomiche: <text:span text:style-name="T13">protoni, neutroni ed elettroni. </text:span>Modelli atomici di Dalton, Thomson, Rutherford. Modello quantistico. Teoria atomica di Bohr</text:p>
      <text:p text:style-name="P7"/>
      <text:p text:style-name="P6"><text:span text:style-name="T10">Concetto di numero quantico. Principi della meccanica quantistica. </text:span><text:span text:style-name="T11">Modello </text:span><text:span text:style-name="T10">a gusci elettronici e configurazione elettronica. La struttura interna dell'atomo numero atomico, numero di massa, calcolo del numero di particelle subatomiche di atomi neutri e ioni. Concetto di isotopo.</text:span></text:p>
      <text:p text:style-name="P1"/>
      <text:p text:style-name="P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Helvetica" svg:font-family="Helvetic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-Roman" svg:font-family="Times-Roman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en" fo:country="GB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en" fo:country="GB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2-11-25T16:21:29.969000000</meta:creation-date>
    <dc:date>2022-11-28T13:31:28.574000000</dc:date>
    <meta:editing-duration>PT1H13M10S</meta:editing-duration>
    <meta:editing-cycles>21</meta:editing-cycles>
    <meta:generator>LibreOffice/7.3.5.2$Windows_X86_64 LibreOffice_project/184fe81b8c8c30d8b5082578aee2fed2ea847c01</meta:generator>
    <meta:document-statistic meta:table-count="0" meta:image-count="0" meta:object-count="0" meta:page-count="1" meta:paragraph-count="11" meta:word-count="256" meta:character-count="1986" meta:non-whitespace-character-count="1741"/>
  </office:meta>
</office:document-meta>
</file>