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Times-Roman" fo:font-size="15pt" style:font-size-asian="15pt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15pt" style:font-size-asian="15pt" style:font-size-complex="15pt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15pt" officeooo:paragraph-rsid="001cb82a" style:font-size-asian="15pt" style:font-size-complex="15pt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ize="15pt" officeooo:rsid="001776a1" style:font-size-asian="15pt" style:font-size-complex="15pt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5pt" style:font-size-asian="15pt" style:font-size-complex="15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5pt" officeooo:paragraph-rsid="002684df" style:font-size-asian="15pt" style:font-size-complex="15pt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5pt" officeooo:paragraph-rsid="001776a1" style:font-size-asian="15pt" style:font-size-complex="15pt"/>
    </style:style>
    <style:style style:name="T1" style:family="text">
      <style:text-properties officeooo:rsid="00202f08"/>
    </style:style>
    <style:style style:name="T2" style:family="text">
      <style:text-properties officeooo:rsid="001776a1"/>
    </style:style>
    <style:style style:name="T3" style:family="text">
      <style:text-properties officeooo:rsid="002684df"/>
    </style:style>
    <style:style style:name="T4" style:family="text">
      <style:text-properties officeooo:rsid="002684df" loext:padding="0cm" loext:border="none"/>
    </style:style>
    <style:style style:name="T5" style:family="text">
      <style:text-properties officeooo:rsid="00272305"/>
    </style:style>
    <style:style style:name="T6" style:family="text">
      <style:text-properties officeooo:rsid="00283849"/>
    </style:style>
    <style:style style:name="T7" style:family="text">
      <style:text-properties officeooo:rsid="002d5db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ISTITUTO: Is<text:span text:style-name="T1">tituto di </text:span>I<text:span text:style-name="T1">struzione Secondaria “</text:span>GALILEI-ARTIGLIO”</text:p>
      <text:p text:style-name="P2">Istituto Tecnico-<text:span text:style-name="T1">T</text:span>rasporli e Logistica</text:p>
      <text:p text:style-name="P2"/>
      <text:p text:style-name="P3">Programma di <text:span text:style-name="T3">GEOGRAFIA</text:span><text:span text:style-name="T4"> </text:span>a.s. 20<text:span text:style-name="T2">22</text:span>/202<text:span text:style-name="T2">3 </text:span>Classe: <text:span text:style-name="T3">1 A</text:span></text:p>
      <text:p text:style-name="P2">Docente: Prof. <text:span text:style-name="T2">Romualdo Sciorio</text:span></text:p>
      <text:p text:style-name="P4"/>
      <text:p text:style-name="P2">Testo: <text:span text:style-name="T3">Geografia Pratica. Temi e problemi di geografia. Enzo Fedrizzi. Minerva Scuola.</text:span></text:p>
      <text:p text:style-name="P2"/>
      <text:p text:style-name="P5">Gli strumenti della geografia e la loro app<text:span text:style-name="T3">licazione allo </text:span>studio del territorio. Descrivere ed an<text:span text:style-name="T3">alizzare </text:span>un territorio utilizzando metodi, strumenti e concetti della geografia. Interpretazione dei dati e dei principali tipi di graf<text:span text:style-name="T3">ici.</text:span></text:p>
      <text:p text:style-name="P6"/>
      <text:p text:style-name="P6">Comprensione dei principali sistemi di orientamento. Il reticolato geografico: meridiani e paralleli. <text:span text:style-name="T6">Le </text:span>coordinate geografiche. Le carafferistiche delle carte geografiche e loro classificazione.</text:p>
      <text:p text:style-name="P6"/>
      <text:p text:style-name="P6"><text:span text:style-name="T3">Un pianeta singolare: Litosfera, idrosfera, atmosfera e biosfera. Il geo</text:span><text:span text:style-name="T7">sistema</text:span><text:span text:style-name="T3">. Un mondo inquinato. Il cambiamento climatico. L</text:span>'inquinamento ed il riscaldamento globale. Conoscere le principali regioni climatiche ed i loro biomi. </text:p>
      <text:p text:style-name="P6"/>
      <text:p text:style-name="P6">Le risorse naturali. <text:span text:style-name="T3">L’acqua la crisi idrica ed il suolo. </text:span>Squilibri ambientali. <text:span text:style-name="T3">Le risorse minerarie ed energetiche. R</text:span>isorse rinnovabili e non. Inquinamento ambientale e sviluppo sostenibile. Individuare <text:span text:style-name="T7">e </text:span>prevedere l'impatto ambientale delle attività umane. Acquisire consapevolezza della necessità di uno sviluppo eco-sostenibile.</text:p>
      <text:p text:style-name="P6"/>
      <text:p text:style-name="P5">Le dinarniche demografiche. Osservare, descrivere ed analizzare diversi <text:span text:style-name="T5">fenomeni</text:span> demografici e riconoscere nelle varie forme i concetti di sistema e di complessità. Il popolamento della Terra, le caratteristiche delle popolazioni, i grandi flussi migratori. Cenni sulle dinamiche economiche. <text:span text:style-name="T5">L’evoluzione delle attività economiche. L’agricoltura nel mondo. Attività industriali. Il commercio di beni e di servizi. Il turismo nel mondo. </text:span></text:p>
      <text:p text:style-name="P5"/>
      <text:p text:style-name="P7">Geografia fisico-politica dei continenti. Europa, Asia, il territorio e la loro suddivisione politica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11-25T16:21:29.969000000</meta:creation-date>
    <dc:date>2022-11-28T13:27:28.026000000</dc:date>
    <meta:editing-duration>PT37M26S</meta:editing-duration>
    <meta:editing-cycles>10</meta:editing-cycles>
    <meta:generator>LibreOffice/7.3.5.2$Windows_X86_64 LibreOffice_project/184fe81b8c8c30d8b5082578aee2fed2ea847c01</meta:generator>
    <meta:document-statistic meta:table-count="0" meta:image-count="0" meta:object-count="0" meta:page-count="1" meta:paragraph-count="11" meta:word-count="233" meta:character-count="1798" meta:non-whitespace-character-count="1574"/>
  </office:meta>
</office:document-meta>
</file>