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Helvetica" svg:font-family="Helvetic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Times-Roman" fo:font-size="15pt" style:font-size-asian="15pt"/>
    </style:style>
    <style:style style:name="P2" style:family="paragraph" style:parent-style-name="Standard">
      <style:paragraph-properties fo:text-align="justify" style:justify-single-word="false"/>
      <style:text-properties style:font-name="Helvetica" fo:font-size="12pt" style:font-size-asian="12pt" style:font-size-complex="15pt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5pt" style:font-size-asian="15pt" style:font-size-complex="15pt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5pt" officeooo:paragraph-rsid="001cb82a" style:font-size-asian="15pt" style:font-size-complex="15pt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5pt" officeooo:paragraph-rsid="0033d5f3" style:font-size-asian="15pt" style:font-size-complex="15pt"/>
    </style:style>
    <style:style style:name="P6" style:family="paragraph" style:parent-style-name="Standard">
      <style:paragraph-properties fo:text-align="start" style:justify-single-word="false"/>
      <style:text-properties style:font-name="Times New Roman" fo:font-size="15pt" officeooo:paragraph-rsid="00348ed3" style:font-size-asian="15pt" style:font-size-complex="15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size="15pt" officeooo:paragraph-rsid="0035d7ad" style:font-size-asian="15pt" style:font-size-complex="15pt"/>
    </style:style>
    <style:style style:name="P8" style:family="paragraph" style:parent-style-name="Standard">
      <style:paragraph-properties fo:text-align="start" style:justify-single-word="false"/>
      <style:text-properties style:font-name="Times New Roman" fo:font-size="15pt" officeooo:paragraph-rsid="0037b1dc" style:font-size-asian="15pt" style:font-size-complex="15pt"/>
    </style:style>
    <style:style style:name="P9" style:family="paragraph" style:parent-style-name="Standard">
      <style:paragraph-properties fo:text-align="start" style:justify-single-word="false"/>
      <style:text-properties style:font-name="Times New Roman" fo:font-size="15pt" officeooo:rsid="001776a1" style:font-size-asian="15pt" style:font-size-complex="15pt"/>
    </style:style>
    <style:style style:name="P10" style:family="paragraph" style:parent-style-name="Standard">
      <style:paragraph-properties fo:text-align="justify" style:justify-single-word="false"/>
      <style:text-properties style:font-name="Times New Roman" fo:font-size="15pt" style:font-size-asian="15pt" style:font-size-complex="15pt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5pt" officeooo:paragraph-rsid="00348ed3" style:font-size-asian="15pt" style:font-size-complex="15pt"/>
    </style:style>
    <style:style style:name="P12" style:family="paragraph" style:parent-style-name="Standard">
      <style:paragraph-properties fo:text-align="justify" style:justify-single-word="false"/>
      <style:text-properties style:font-name="Times New Roman" fo:font-size="15pt" officeooo:paragraph-rsid="0037b1dc" style:font-size-asian="15pt" style:font-size-complex="15pt"/>
    </style:style>
    <style:style style:name="P13" style:family="paragraph" style:parent-style-name="Standard">
      <style:paragraph-properties fo:text-align="start" style:justify-single-word="false"/>
      <style:text-properties style:font-name="Times New Roman" fo:font-size="15pt" officeooo:rsid="00348ed3" officeooo:paragraph-rsid="00348ed3" style:font-size-asian="15pt" style:font-size-complex="15pt"/>
    </style:style>
    <style:style style:name="T1" style:family="text">
      <style:text-properties officeooo:rsid="00202f08"/>
    </style:style>
    <style:style style:name="T2" style:family="text">
      <style:text-properties officeooo:rsid="001776a1"/>
    </style:style>
    <style:style style:name="T3" style:family="text">
      <style:text-properties officeooo:rsid="002684df"/>
    </style:style>
    <style:style style:name="T4" style:family="text">
      <style:text-properties officeooo:rsid="002684df" loext:padding="0cm" loext:border="none"/>
    </style:style>
    <style:style style:name="T5" style:family="text">
      <style:text-properties officeooo:rsid="002d90a1"/>
    </style:style>
    <style:style style:name="T6" style:family="text">
      <style:text-properties officeooo:rsid="0032958b"/>
    </style:style>
    <style:style style:name="T7" style:family="text">
      <style:text-properties officeooo:rsid="0033d5f3"/>
    </style:style>
    <style:style style:name="T8" style:family="text">
      <style:text-properties officeooo:rsid="00348ed3"/>
    </style:style>
    <style:style style:name="T9" style:family="text">
      <style:text-properties officeooo:rsid="0035d7ad"/>
    </style:style>
    <style:style style:name="T10" style:family="text">
      <style:text-properties officeooo:rsid="0037b1dc"/>
    </style:style>
    <style:style style:name="T11" style:family="text">
      <style:text-properties officeooo:rsid="003861b8"/>
    </style:style>
    <style:style style:name="T12" style:family="text">
      <style:text-properties officeooo:rsid="003a0565"/>
    </style:style>
    <style:style style:name="T13" style:family="text">
      <style:text-properties officeooo:rsid="003d9ba8"/>
    </style:style>
    <style:style style:name="T14" style:family="text">
      <style:text-properties officeooo:rsid="00458eb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3">ISTITUTO: Is<text:span text:style-name="T1">tituto di </text:span>I<text:span text:style-name="T1">struzione Secondaria “</text:span>GALILEI-ARTIGLIO”</text:p>
      <text:p text:style-name="P3">Istituto Tecnico-<text:span text:style-name="T1">T</text:span>rasporli e Logistica</text:p>
      <text:p text:style-name="P3"/>
      <text:p text:style-name="P4">Programma di <text:span text:style-name="T6">Scienze della Terra </text:span><text:span text:style-name="T13">e Biologia</text:span><text:span text:style-name="T4"> </text:span>a.s. 20<text:span text:style-name="T2">22</text:span>/202<text:span text:style-name="T2">3 </text:span>Classe: <text:span text:style-name="T3">1 </text:span><text:span text:style-name="T5">C</text:span></text:p>
      <text:p text:style-name="P3">Docente: Prof. <text:span text:style-name="T2">Romualdo Sciorio</text:span></text:p>
      <text:p text:style-name="P9"/>
      <text:p text:style-name="P3">Testo: <text:span text:style-name="T3">Geo</text:span><text:span text:style-name="T6">logica “Capire le Scienze della Terra”</text:span><text:span text:style-name="T3">. </text:span><text:span text:style-name="T6">Maurizio Santilli</text:span><text:span text:style-name="T3">. </text:span><text:span text:style-name="T7">Ed.</text:span><text:span text:style-name="T6">Pearson</text:span><text:span text:style-name="T3">.</text:span></text:p>
      <text:p text:style-name="P3"/>
      <text:p text:style-name="P10"><text:span text:style-name="T7">La </text:span>Terra nell’Universo</text:p>
      <text:p text:style-name="P3"/>
      <text:p text:style-name="P5">• L’universo. </text:p>
      <text:p text:style-name="P3">• L’universo è tutto ciò che esiste. <text:span text:style-name="T7">La gravità.</text:span></text:p>
      <text:p text:style-name="P3">• Le stelle nascono, evolvono e muoiono. <text:span text:style-name="T7">Le proprietà delle stelle.</text:span></text:p>
      <text:p text:style-name="P3">• Le galassie. <text:span text:style-name="T8">La Via Lattea. I diversi tipi di galassie.</text:span></text:p>
      <text:p text:style-name="P10">• L’universo si sta espandendo.</text:p>
      <text:p text:style-name="P10"/>
      <text:p text:style-name="P3"/>
      <text:p text:style-name="P3">Il Sistema Solare</text:p>
      <text:p text:style-name="P3"/>
      <text:p text:style-name="P3">• Il Sistema Solare è un insieme di corpi celesti.</text:p>
      <text:p text:style-name="P3">• Il sole è <text:span text:style-name="T8">la stella al </text:span>centro del Sistema Solare. <text:span text:style-name="T8">La struttura del Sole.</text:span></text:p>
      <text:p text:style-name="P3">• I <text:span text:style-name="T8">p</text:span>ianeti orbitano <text:span text:style-name="T8">intorno </text:span>al sole e i loro satelliti. <text:span text:style-name="T8">Il periodo di rotazione e rivoluzione. </text:span></text:p>
      <text:p text:style-name="P11">• <text:span text:style-name="T8">Caratteristiche principali dei </text:span>pianeti <text:span text:style-name="T8">terrestri e gioviani.</text:span></text:p>
      <text:p text:style-name="P11">• <text:span text:style-name="T8">Il moto di rivoluzione dei pianeti e le tre leggi di Keplero.</text:span></text:p>
      <text:p text:style-name="P10"/>
      <text:p text:style-name="P10"/>
      <text:p text:style-name="P3">La Terra e la sua Luna</text:p>
      <text:p text:style-name="P3"/>
      <text:p text:style-name="P3">• Il sistema Terra. <text:span text:style-name="T8">Idrosfera, atmosfera, litosfera e biosfera.</text:span></text:p>
      <text:p text:style-name="P3">• La forma <text:span text:style-name="T8">e le dimensioni della</text:span> Terra. <text:span text:style-name="T8">I poli geografici.</text:span></text:p>
      <text:p text:style-name="P6">• Punti di riferimento per orientarsi sulla superficie terrestre.</text:p>
      <text:p text:style-name="P13">• Orientarsi con il sole, le stelle e con la bussola.</text:p>
      <text:p text:style-name="P3">• Le coordinate geografiche.</text:p>
      <text:p text:style-name="P3">• I moti principali della Terra <text:span text:style-name="T8">definiscon</text:span><text:span text:style-name="T14">o i</text:span><text:span text:style-name="T8"> giorni, gli anni e le stagioni.</text:span></text:p>
      <text:p text:style-name="P3">• I moti millenari.</text:p>
      <text:p text:style-name="P3">• La luna: satellite o sistema biplanetario.</text:p>
      <text:p text:style-name="P3">• I moti della luna, fasi lunari ed eclissi.</text:p>
      <text:p text:style-name="P3"/>
      <text:p text:style-name="P3"/>
      <text:p text:style-name="P3"/>
      <text:p text:style-name="P3"><text:soft-page-break/>L’Atmosfera e l’Idrosfera</text:p>
      <text:p text:style-name="P3"/>
      <text:p text:style-name="P7">• L’Atmosfera <text:span text:style-name="T9">e il clima. </text:span></text:p>
      <text:p text:style-name="P3">• L’Atmosfera c<text:span text:style-name="T9">irconda la Terra e c</text:span>ondiziona la vita.</text:p>
      <text:p text:style-name="P3">• L’atmosfera ha struttura a strati.</text:p>
      <text:p text:style-name="P3">• Composizione dell’atmosfera.</text:p>
      <text:p text:style-name="P3">• Temperatura e umidità atmosferica.</text:p>
      <text:p text:style-name="P3">• Precipitazioni.</text:p>
      <text:p text:style-name="P3">• Pressione atmosferica e venti.</text:p>
      <text:p text:style-name="P3">• <text:span text:style-name="T10">La formazione delle nubi e p</text:span>erturbazioni atmosferiche.</text:p>
      <text:p text:style-name="P10">• Il clima: classificazione di Koppen.</text:p>
      <text:p text:style-name="P10"/>
      <text:p text:style-name="P3"/>
      <text:p text:style-name="P8">Idrosfera e le <text:span text:style-name="T12">A</text:span>cque <text:span text:style-name="T12">O</text:span>ceaniche</text:p>
      <text:p text:style-name="P8"/>
      <text:p text:style-name="P3">• L’idrosfera <text:span text:style-name="T10">e l’insieme delle acque terrestri.</text:span></text:p>
      <text:p text:style-name="P3">• Il ci<text:span text:style-name="T10">clo </text:span>dell’acqua.</text:p>
      <text:p text:style-name="P3">• Idrosfera marina: oceani e mari.</text:p>
      <text:p text:style-name="P3">• Composizione chimca e proprietà fisiche dell’acqua di mare.</text:p>
      <text:p text:style-name="P3">• Correnti marine e moto ondoso.</text:p>
      <text:p text:style-name="P3">• Le maree.</text:p>
      <text:p text:style-name="P3"/>
      <text:p text:style-name="P3"/>
      <text:p text:style-name="P3">Le <text:span text:style-name="T12">A</text:span>cque <text:span text:style-name="T12">C</text:span>ontinentali</text:p>
      <text:p text:style-name="P3"/>
      <text:p text:style-name="P3">• Le acque <text:span text:style-name="T10">s</text:span>uperficiali <text:span text:style-name="T10">caratterizzano il paesaggio.</text:span></text:p>
      <text:p text:style-name="P3">• I corsi d’acqua. <text:span text:style-name="T10">I bacini idrografici</text:span>: <text:span text:style-name="T10">fiumi e torrenti.</text:span></text:p>
      <text:p text:style-name="P3">• <text:span text:style-name="T10">Le caratteristiche dei corsi d’acqua.</text:span></text:p>
      <text:p text:style-name="P3">• Laghi: origine e classificazione.</text:p>
      <text:p text:style-name="P12">• Le acque sotterranee <text:span text:style-name="T11">come fonte maggiormente usata d</text:span><text:span text:style-name="T12">agli esseri viventi.</text:span></text:p>
      <text:p text:style-name="P3">• <text:span text:style-name="T12">I g</text:span>hiacciai <text:span text:style-name="T12">sono la piu’ grande riserva di </text:span>acque <text:span text:style-name="T12">dolce.</text:span></text:p>
      <text:p text:style-name="P10"/>
      <text:p text:style-name="P10"/>
      <text:p text:style-name="P2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Helvetica" svg:font-family="Helvetic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25T16:21:29.969000000</meta:creation-date>
    <dc:date>2022-11-28T13:33:54.910000000</dc:date>
    <meta:editing-duration>PT56M43S</meta:editing-duration>
    <meta:editing-cycles>18</meta:editing-cycles>
    <meta:generator>LibreOffice/7.3.5.2$Windows_X86_64 LibreOffice_project/184fe81b8c8c30d8b5082578aee2fed2ea847c01</meta:generator>
    <meta:document-statistic meta:table-count="0" meta:image-count="0" meta:object-count="0" meta:page-count="2" meta:paragraph-count="51" meta:word-count="372" meta:character-count="2278" meta:non-whitespace-character-count="1954"/>
  </office:meta>
</office:document-meta>
</file>